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694in" fo:margin-bottom="0.0694in" fo:line-height="100%"/>
    </style:style>
    <style:style style:name="T2" style:parent-style-name="Standardnípísmoodstavce" style:family="text">
      <style:text-properties style:font-name="Arial" style:font-name-asian="Times New Roman" style:font-name-complex="Times New Roman" fo:font-weight="bold" style:font-weight-asian="bold" style:font-weight-complex="bold" fo:font-size="24pt" style:font-size-asian="24pt" style:font-size-complex="24pt" style:language-asian="cs" style:country-asian="CZ"/>
    </style:style>
    <style:style style:name="T3" style:parent-style-name="Standardnípísmoodstavce" style:family="text">
      <style:text-properties style:font-name="Cambria" style:font-name-asian="Times New Roman" style:font-name-complex="Times New Roman" fo:font-weight="bold" style:font-weight-asian="bold" style:font-weight-complex="bold" fo:font-size="24pt" style:font-size-asian="24pt" style:font-size-complex="24pt" style:language-asian="cs" style:country-asian="CZ"/>
    </style:style>
    <style:style style:name="P4" style:parent-style-name="Standard" style:list-style-name="WWNum1" style:family="paragraph">
      <style:paragraph-properties fo:margin-top="0.0694in" fo:margin-bottom="0.0694in" fo:line-height="100%"/>
    </style:style>
    <style:style style:name="T5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6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7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8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9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0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1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2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3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4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5" style:parent-style-name="Standard" style:list-style-name="WWNum1" style:family="paragraph">
      <style:paragraph-properties fo:margin-top="0.0694in" fo:margin-bottom="0.0694in" fo:line-height="100%"/>
    </style:style>
    <style:style style:name="T16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17" style:parent-style-name="Standardnípísmoodstavce" style:family="text">
      <style:text-properties style:font-name="Cambria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18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19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0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1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2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3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4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5" style:parent-style-name="Standard" style:list-style-name="WWNum1" style:family="paragraph">
      <style:paragraph-properties fo:margin-top="0.0694in" fo:margin-bottom="0.0694in" fo:line-height="100%"/>
    </style:style>
    <style:style style:name="T26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27" style:parent-style-name="Standardnípísmoodstavce" style:family="text">
      <style:text-properties style:font-name="Cambria" style:font-name-asian="Cambria" style:font-name-complex="Cambria" fo:font-size="12pt" style:font-size-asian="12pt" style:font-size-complex="12pt" style:language-asian="cs" style:country-asian="CZ"/>
    </style:style>
    <style:style style:name="T28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29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0" style:parent-style-name="Standard" style:family="paragraph">
      <style:paragraph-properties fo:margin-top="0.0694in" fo:margin-bottom="0.0694in" fo:line-height="100%" fo:margin-left="0.25in">
        <style:tab-stops/>
      </style:paragraph-properties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1" style:parent-style-name="Standard" style:list-style-name="WWNum1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2" style:parent-style-name="Standard" style:family="paragraph">
      <style:paragraph-properties fo:margin-top="0.0694in" fo:margin-bottom="0.0694in" fo:line-height="100%" fo:margin-left="0.5in">
        <style:tab-stops/>
      </style:paragraph-properties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3" style:parent-style-name="Standard" style:family="paragraph">
      <style:paragraph-properties fo:margin-top="0.0694in" fo:margin-bottom="0.0694in" fo:line-height="100%" fo:margin-left="0.5in">
        <style:tab-stops/>
      </style:paragraph-properties>
    </style:style>
    <style:style style:name="T34" style:parent-style-name="Standardnípísmoodstavce" style:family="text"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T35" style:parent-style-name="Standardnípísmoodstavce" style:family="text">
      <style:text-properties style:font-name="Cambria" style:font-name-asian="Times New Roman" style:font-name-complex="Calibri" fo:font-size="12pt" style:font-size-asian="12pt" style:font-size-complex="12pt" style:language-asian="cs" style:country-asian="CZ"/>
    </style:style>
    <style:style style:name="P36" style:parent-style-name="Standard" style:family="paragraph">
      <style:paragraph-properties fo:margin-top="0.0694in" fo:margin-bottom="0.0694in" fo:line-height="100%" fo:margin-left="0.5in">
        <style:tab-stops/>
      </style:paragraph-properties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7" style:parent-style-name="Standard" style:family="paragraph">
      <style:paragraph-properties fo:margin-top="0.0694in" fo:margin-bottom="0.0694in" fo:line-height="100%" fo:margin-left="0.5in">
        <style:tab-stops/>
      </style:paragraph-properties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8" style:parent-style-name="Standard" style:family="paragraph">
      <style:paragraph-properties fo:margin-top="0.0694in" fo:margin-bottom="0.0694in" fo:line-height="100%" fo:margin-left="0.5in">
        <style:tab-stops/>
      </style:paragraph-properties>
      <style:text-properties style:font-name="Cambria" style:font-name-asian="Times New Roman" style:font-name-complex="Times New Roman" fo:font-size="12pt" style:font-size-asian="12pt" style:font-size-complex="12pt" style:language-asian="cs" style:country-asian="CZ"/>
    </style:style>
    <style:style style:name="P39" style:parent-style-name="Standard" style:family="paragraph">
      <style:paragraph-properties fo:margin-top="0.0694in" fo:margin-bottom="0.0694in" fo:line-height="100%" fo:margin-left="0.5in">
        <style:tab-stops/>
      </style:paragraph-properties>
      <style:text-properties style:font-name="Cambria" style:font-name-asian="Times New Roman" style:font-name-complex="Times New Roman" fo:font-weight="bold" style:font-weight-asian="bold" fo:font-size="12pt" style:font-size-asian="12pt" style:font-size-complex="12pt" style:language-asian="cs" style:country-asian="CZ"/>
    </style:style>
    <style:style style:name="P40" style:parent-style-name="Standard" style:family="paragraph">
      <style:text-properties style:font-name="Cambria"/>
    </style:style>
    <style:style style:name="T41" style:parent-style-name="Standardnípísmoodstavce" style:family="text">
      <style:text-properties style:font-name="Cambria"/>
    </style:style>
    <style:style style:name="T42" style:parent-style-name="Standardnípísmoodstavce" style:family="text">
      <style:text-properties style:font-name="Cambria" style:font-name-complex="Calibri"/>
    </style:style>
    <style:style style:name="T43" style:parent-style-name="Standardnípísmoodstavce" style:family="text">
      <style:text-properties style:font-name="Cambria"/>
    </style:style>
    <style:style style:name="P44" style:parent-style-name="Standard" style:family="paragraph">
      <style:text-properties style:font-name="Cambria"/>
    </style:style>
    <style:style style:name="P45" style:parent-style-name="Standard" style:family="paragraph">
      <style:text-properties style:font-name="Cambria"/>
    </style:style>
    <style:style style:name="P46" style:parent-style-name="Standard" style:family="paragraph">
      <style:text-properties style:font-name="Cambria"/>
    </style:style>
    <style:style style:name="P47" style:parent-style-name="Standard" style:family="paragraph">
      <style:text-properties style:font-name="Cambria"/>
    </style:style>
    <style:style style:name="P48" style:parent-style-name="Standard" style:family="paragraph">
      <style:text-properties style:font-name="Cambria"/>
    </style:style>
    <style:style style:name="T49" style:parent-style-name="Standardnípísmoodstavce" style:family="text">
      <style:text-properties style:font-name="Cambria"/>
    </style:style>
  </office:automatic-styles>
  <office:body>
    <office:text text:use-soft-page-breaks="true">
      <text:h text:style-name="P1" text:outline-level="1"><text:span text:style-name="T2"><text:s text:c="12"/></text:span><text:span text:style-name="T3"><text:s/>Regulamin świetlicy szkolnej</text:span></text:h>
      <text:list text:style-name="WWNum1">
        <text:list-item text:start-value="1">
          <text:p text:style-name="P4"><text:span text:style-name="T5">Zgłoszenie do ŚSz i wypisanie uczniów ze ŚSz należy oddać wychowawczyni świetlicy szkolnej.</text:span><text:span text:style-name="T6"><text:line-break/>O zapisaniu uczniów  do ŚSz decyduje dyrektor szkoły.</text:span><text:span text:style-name="T7"><text:line-break/>Dziecko trzeba zapisać wyłącznie 1. 9. 202</text:span><text:span text:style-name="T8">6</text:span><text:span text:style-name="T9"><text:s/>od godz. 7. 30 do godz. 10. 00.</text:span></text:p>
        </text:list-item>
        <text:list-item>
          <text:p text:style-name="P10">Opłata za ŚSz wynosi 200 Kč na jeden miesiąc za dziecko i wpłacana jest wyłącznie sposobem bezgotówkowym (przelew na konto). W wypadku, że świetlica nie jest czynna przez ponad połowę dni roboczych w miesiącu, opłata <text:s/>za świetlicę obniża się do 100 Kč.</text:p>
        </text:list-item>
        <text:list-item>
          <text:p text:style-name="P11">Rodzice oznajmią sposób i godzinę odejścia ucznia ze świetlicy. Wszystkie dane ucznia są wpisane do zgłoszenia. <text:s/>Do kółek zainteresowań uczniowie odchodzą sami. Z kółek pozaszkolnych uczeń do ŚSz nie wraca !!!</text:p>
        </text:list-item>
        <text:list-item>
          <text:p text:style-name="P12">Świetlica jest czynna <text:s/>od godz. 6. 30 - 7. 30 oraz po lekcjach od 11. 30 – 17.00.</text:p>
        </text:list-item>
        <text:list-item>
          <text:p text:style-name="P13">Po obiedzie uczniowie przychodzą do świetlicy z wychowawczynią. Po 6 lekcji przychodzą natychmiast do ŚSz. <text:s text:c="2"/></text:p>
        </text:list-item>
        <text:list-item>
          <text:p text:style-name="P14">Rodzic lub opiekun prawny musi odebrać dziecko ze świetlicy szkolnej do godz.16. 30. W razie niepodjęcia ucznia do godz. 16. 30 wychowawczyni stara się telefonicznie połączyć z rodzicami lub opiekunami prawnymi ucznia i ustali sposób odebrania ucznia. Sankcja za późne odebranie ucznia ze świetlicy szkolnej po godz. 16. 30 wynosi <text:s/>100 Kč za każdych 15 minut. Nieuiszczenie danej kwoty do 3 dni jest powodem do wypisania ucznia ze ŚSz.</text:p>
        </text:list-item>
        <text:list-item>
          <text:p text:style-name="P15"><text:span text:style-name="T16">Zwolnienie ze zajęć  jest możliwe tylko na podstawie usprawiedliwienia na Bakalarzu do 11.00.<text:s/></text:span><text:span text:style-name="T17">Nie można zwalniać dziecka telefonicznie lub SMS-em!</text:span></text:p>
        </text:list-item>
        <text:list-item>
          <text:p text:style-name="P18">Telefon służbowy w świetlicy nie służy do załatwiania prywatnych spraw rodziców z dziećmi i jest czynny od godz. 15. 00.</text:p>
        </text:list-item>
        <text:list-item>
          <text:p text:style-name="P19">Uczniowie 1. klasy nie odrabiają w świetlicy zadań domowych. Reszta uczniów ma możliwość odrabiania lekcji po godzinie 15. 00.</text:p>
        </text:list-item>
        <text:list-item>
          <text:p text:style-name="P20">Do ŚSz uczniowie przynoszą swaczynkę i napój w podpisanym bidonie oraz podpisane zmienne obuwie. Ze względu na bezpieczeństwo dziecka klapki są niedopuszczalne.</text:p>
        </text:list-item>
        <text:list-item>
          <text:p text:style-name="P21">Do pomieszczeń świetlicy szkolnej rodzice i osoby obce nie wchodzą.</text:p>
        </text:list-item>
        <text:list-item>
          <text:p text:style-name="P22">Wychowawczyni nie ponosi odpowiedzialności za ubrania i rzeczy osobiste ucznia (telefony, tablety itp.) <text:s/>za przyjście dziecka do kółka zainteresowań i na zajęcia pozalekcyjne oraz odejście z nich.</text:p>
        </text:list-item>
        <text:list-item>
          <text:p text:style-name="P23">Uczeń bez pozwolenia wychowawczyni nie opuszcza świetlicy. Za ucznia, który był w  szkole i nie przyszedł do świetlicy, wychowawczyni nie odpowiada. Uczniowie kierują się poleceniami wychowawczyń, regulaminem szkolnym i regulaminem ŚSz. Uczeń, który nie respektuje regulaminu:<text:line-break/>1. Otrzymuje naganę wychowawczyni świetlicy szkolnej.<text:line-break/>2. Otrzymuje naganę dyrektora.<text:line-break/>3. Jest wypisany ze świetlicy szkolnej.</text:p>
        </text:list-item>
        <text:list-item>
          <text:p text:style-name="P24">Zachowanie i praca ucznia w świetlicy szkolnej są oceniane wg regulaminu szkolnego.</text:p>
        </text:list-item>
        <text:list-item>
          <text:p text:style-name="P25"><text:span text:style-name="T26"><text:s/>Rodzice uiszczają opłaty za szkody materialne wyrz</text:span><text:span text:style-name="T27">ᶏ</text:span><text:span text:style-name="T28">dzone przez dzieci w świetlicy szkolnej.</text:span></text:p>
        </text:list-item>
        <text:list-item>
          <text:p text:style-name="P29">W świetlicy obowiązuje całkowity zakaz używania sprzętu elektronicznego.</text:p>
        </text:list-item>
      </text:list>
      <text:p text:style-name="P30"><text:s text:c="6"/>/ viz. Regulamin szkolny/</text:p>
      <text:list text:style-name="WWNum1" text:continue-numbering="true">
        <text:list-item>
          <text:p text:style-name="P31">Uczeń kieruje się również regulaminem wewnętrznym ŚSz. /viz. Strony internerowe szkoły/</text:p>
        </text:list-item>
      </text:list>
      <text:p text:style-name="P32"/>
      <text:p text:style-name="P33"><text:span text:style-name="T34"><text:s text:c="53"/>tu odci</text:span><text:span text:style-name="T35">ąć</text:span></text:p>
      <text:p text:style-name="P36"/>
      <text:p text:style-name="P37">…………………………………………………………………………………………...</text:p>
      <text:p text:style-name="P38"><text:s text:c="15"/></text:p>
      <text:p text:style-name="P39"><text:s text:c="16"/>Zostaliśmy zapoznani z Regulaminem świetlicy szkolnej</text:p>
      <text:p text:style-name="P40"/>
      <text:p text:style-name="Standard"><text:span text:style-name="T41">Imi</text:span><text:span text:style-name="T42">ę</text:span><text:span text:style-name="T43"><text:s/>i nazwisko ucznia …………………………………………………………………………………………………………</text:span></text:p>
      <text:p text:style-name="P44"/>
      <text:p text:style-name="P45">Podpis ucznia ……………………………………………………………………………………………………………………...</text:p>
      <text:p text:style-name="P46"/>
      <text:p text:style-name="P47">Podpis rodzica …………………………………………………………………………………………………………………….</text:p>
      <text:p text:style-name="P48"/>
      <text:p text:style-name="Standard"><text:span text:style-name="T49"><text:s text:c="126"/>W Bystrzycy 1. 9. 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Ari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Internetlink" style:display-name="Internet link" style:family="text" style:parent-style-name="Standardnípísmoodstavce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eacher</meta:initial-creator>
    <dc:creator>Školka Hadyny</dc:creator>
    <meta:creation-date>2021-08-24T07:42:00Z</meta:creation-date>
    <dc:date>2026-09-02T09:28:00Z</dc:date>
    <meta:print-date>2019-06-18T12:57:00Z</meta:print-date>
    <meta:template xlink:href="Normal" xlink:type="simple"/>
    <meta:editing-cycles>20</meta:editing-cycles>
    <meta:editing-duration>PT30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6" meta:word-count="503" meta:character-count="3471" meta:row-count="24" meta:non-whitespace-character-count="2974"/>
  </office:meta>
</office:document-meta>
</file>